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000000006FF000004BCB7C01DCB6EAFF14F.jpg" manifest:media-type="image/jpeg"/>
  <manifest:file-entry manifest:full-path="Pictures/10000000000003EA000002A0ADAF138A06CD04C3.jpg" manifest:media-type="image/jpeg"/>
  <manifest:file-entry manifest:full-path="Pictures/10000000000003C90000028815645251660FDCA1.jpg" manifest:media-type="image/jpeg"/>
  <manifest:file-entry manifest:full-path="Pictures/10000000000005A6000003C67F5774759025B0E8.jpg" manifest:media-type="image/jpeg"/>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ohit Devanagari1" svg:font-family="'Lohit Devanagari'"/>
    <style:font-face style:name="TimesNewRoman" svg:font-family="TimesNewRoman" style:font-family-generic="roman"/>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line-height="150%"/>
      <style:text-properties style:font-name="TimesNewRoman" officeooo:rsid="00183cfc" officeooo:paragraph-rsid="00183cfc"/>
    </style:style>
    <style:style style:name="P2" style:family="paragraph" style:parent-style-name="Standard">
      <style:paragraph-properties fo:line-height="150%"/>
      <style:text-properties style:font-name="TimesNewRoman" officeooo:rsid="00183cfc" officeooo:paragraph-rsid="002bd793"/>
    </style:style>
    <style:style style:name="P3" style:family="paragraph" style:parent-style-name="Standard">
      <style:paragraph-properties fo:line-height="150%" fo:text-align="justify" style:justify-single-word="false"/>
      <style:text-properties style:font-name="TimesNewRoman" officeooo:rsid="00183cfc" officeooo:paragraph-rsid="00183cfc"/>
    </style:style>
    <style:style style:name="P4" style:family="paragraph" style:parent-style-name="Standard">
      <style:paragraph-properties fo:line-height="150%"/>
      <style:text-properties style:font-name="TimesNewRoman" officeooo:paragraph-rsid="00183cfc"/>
    </style:style>
    <style:style style:name="P5" style:family="paragraph" style:parent-style-name="Standard">
      <style:paragraph-properties fo:line-height="150%"/>
      <style:text-properties style:font-name="TimesNewRoman" officeooo:rsid="001dfd2b" officeooo:paragraph-rsid="001dfd2b"/>
    </style:style>
    <style:style style:name="P6" style:family="paragraph" style:parent-style-name="Standard">
      <style:paragraph-properties fo:line-height="150%" fo:text-align="center" style:justify-single-word="false"/>
      <style:text-properties style:font-name="TimesNewRoman" officeooo:rsid="002bd793" officeooo:paragraph-rsid="002bd793"/>
    </style:style>
    <style:style style:name="P7" style:family="paragraph" style:parent-style-name="Standard">
      <style:paragraph-properties fo:line-height="150%"/>
      <style:text-properties style:font-name="TimesNewRoman" officeooo:rsid="00654151" officeooo:paragraph-rsid="00654151"/>
    </style:style>
    <style:style style:name="P8" style:family="paragraph" style:parent-style-name="Standard">
      <style:paragraph-properties fo:line-height="150%" fo:text-align="justify" style:justify-single-word="false"/>
      <style:text-properties style:font-name="TimesNewRoman" officeooo:rsid="006fdc7a" officeooo:paragraph-rsid="006fdc7a"/>
    </style:style>
    <style:style style:name="P9" style:family="paragraph" style:parent-style-name="Standard">
      <style:paragraph-properties fo:line-height="150%" fo:text-align="center" style:justify-single-word="false"/>
      <style:text-properties officeooo:paragraph-rsid="006d1b0b"/>
    </style:style>
    <style:style style:name="P10" style:family="paragraph" style:parent-style-name="Standard">
      <style:paragraph-properties fo:line-height="150%" fo:text-align="justify" style:justify-single-word="false"/>
      <style:text-properties officeooo:paragraph-rsid="006d1b0b"/>
    </style:style>
    <style:style style:name="P11" style:family="paragraph" style:parent-style-name="Standard">
      <style:paragraph-properties fo:line-height="150%" fo:text-align="justify" style:justify-single-word="false"/>
      <style:text-properties officeooo:paragraph-rsid="006e2b22"/>
    </style:style>
    <style:style style:name="P12" style:family="paragraph" style:parent-style-name="Standard">
      <style:paragraph-properties fo:line-height="150%"/>
      <style:text-properties officeooo:rsid="006d1b0b" officeooo:paragraph-rsid="006d1b0b"/>
    </style:style>
    <style:style style:name="P13" style:family="paragraph" style:parent-style-name="Standard">
      <style:paragraph-properties fo:line-height="150%" fo:text-align="justify" style:justify-single-word="false"/>
      <style:text-properties officeooo:rsid="006e2b22" officeooo:paragraph-rsid="006e2b22"/>
    </style:style>
    <style:style style:name="P14" style:family="paragraph" style:parent-style-name="Standard">
      <style:paragraph-properties fo:line-height="150%" fo:text-align="justify" style:justify-single-word="false"/>
      <style:text-properties officeooo:rsid="006fdc7a" officeooo:paragraph-rsid="006fdc7a"/>
    </style:style>
    <style:style style:name="P15" style:family="paragraph" style:parent-style-name="Standard">
      <style:paragraph-properties fo:margin-left="6.2cm" fo:margin-right="0cm" fo:line-height="150%" fo:text-align="end" style:justify-single-word="false" fo:text-indent="0cm" style:auto-text-indent="false"/>
      <style:text-properties style:font-name="TimesNewRoman" officeooo:rsid="00183cfc" officeooo:paragraph-rsid="00183cfc"/>
    </style:style>
    <style:style style:name="P16" style:family="paragraph" style:parent-style-name="Standard">
      <style:paragraph-properties fo:margin-left="0cm" fo:margin-right="0cm" fo:line-height="150%" fo:text-align="justify" style:justify-single-word="false" fo:text-indent="1.499cm" style:auto-text-indent="false"/>
      <style:text-properties officeooo:paragraph-rsid="001dfd2b"/>
    </style:style>
    <style:style style:name="P17" style:family="paragraph" style:parent-style-name="Standard">
      <style:paragraph-properties fo:margin-left="0cm" fo:margin-right="0cm" fo:line-height="150%" fo:text-align="justify" style:justify-single-word="false" fo:text-indent="1.499cm" style:auto-text-indent="false"/>
      <style:text-properties officeooo:paragraph-rsid="0024da99"/>
    </style:style>
    <style:style style:name="P18" style:family="paragraph" style:parent-style-name="Standard">
      <style:paragraph-properties fo:margin-left="0cm" fo:margin-right="0cm" fo:line-height="150%" fo:text-align="justify" style:justify-single-word="false" fo:text-indent="1.499cm" style:auto-text-indent="false"/>
      <style:text-properties officeooo:paragraph-rsid="0027b03d"/>
    </style:style>
    <style:style style:name="P19" style:family="paragraph" style:parent-style-name="Standard">
      <style:paragraph-properties fo:margin-left="0cm" fo:margin-right="0cm" fo:line-height="150%" fo:text-align="justify" style:justify-single-word="false" fo:text-indent="1.499cm" style:auto-text-indent="false"/>
      <style:text-properties officeooo:paragraph-rsid="0033466b"/>
    </style:style>
    <style:style style:name="P20" style:family="paragraph" style:parent-style-name="Standard">
      <style:paragraph-properties fo:margin-left="0cm" fo:margin-right="0cm" fo:line-height="150%" fo:text-align="justify" style:justify-single-word="false" fo:text-indent="1.499cm" style:auto-text-indent="false"/>
      <style:text-properties officeooo:paragraph-rsid="004498f1"/>
    </style:style>
    <style:style style:name="P21" style:family="paragraph" style:parent-style-name="Standard">
      <style:paragraph-properties fo:margin-left="0cm" fo:margin-right="0cm" fo:line-height="150%" fo:text-align="justify" style:justify-single-word="false" fo:text-indent="1.499cm" style:auto-text-indent="false"/>
      <style:text-properties officeooo:paragraph-rsid="0045c517"/>
    </style:style>
    <style:style style:name="P22" style:family="paragraph" style:parent-style-name="Standard">
      <style:paragraph-properties fo:margin-left="0cm" fo:margin-right="0cm" fo:line-height="150%" fo:text-align="justify" style:justify-single-word="false" fo:text-indent="1.499cm" style:auto-text-indent="false"/>
      <style:text-properties officeooo:paragraph-rsid="004d9752"/>
    </style:style>
    <style:style style:name="P23" style:family="paragraph" style:parent-style-name="Standard">
      <style:paragraph-properties fo:margin-left="0cm" fo:margin-right="0cm" fo:line-height="150%" fo:text-align="justify" style:justify-single-word="false" fo:text-indent="1.499cm" style:auto-text-indent="false"/>
      <style:text-properties officeooo:paragraph-rsid="003b1269"/>
    </style:style>
    <style:style style:name="P24" style:family="paragraph" style:parent-style-name="Standard">
      <style:paragraph-properties fo:margin-left="0cm" fo:margin-right="0cm" fo:line-height="150%" fo:text-align="justify" style:justify-single-word="false" fo:text-indent="1.499cm" style:auto-text-indent="false"/>
      <style:text-properties officeooo:paragraph-rsid="005aa166"/>
    </style:style>
    <style:style style:name="P25" style:family="paragraph" style:parent-style-name="Standard">
      <style:paragraph-properties fo:margin-left="0cm" fo:margin-right="0cm" fo:line-height="150%" fo:text-align="justify" style:justify-single-word="false" fo:text-indent="1.499cm" style:auto-text-indent="false"/>
      <style:text-properties officeooo:paragraph-rsid="005e7b8d"/>
    </style:style>
    <style:style style:name="P26" style:family="paragraph" style:parent-style-name="Standard">
      <style:paragraph-properties fo:margin-left="0cm" fo:margin-right="0cm" fo:line-height="150%" fo:text-align="justify" style:justify-single-word="false" fo:text-indent="1.499cm" style:auto-text-indent="false"/>
      <style:text-properties officeooo:paragraph-rsid="00654151"/>
    </style:style>
    <style:style style:name="P27" style:family="paragraph" style:parent-style-name="Standard">
      <style:paragraph-properties fo:margin-left="0cm" fo:margin-right="0cm" fo:line-height="150%" fo:text-align="justify" style:justify-single-word="false" fo:text-indent="1.499cm" style:auto-text-indent="false"/>
      <style:text-properties officeooo:paragraph-rsid="006c0571"/>
    </style:style>
    <style:style style:name="P28" style:family="paragraph" style:parent-style-name="Standard">
      <style:paragraph-properties fo:margin-left="0cm" fo:margin-right="0cm" fo:line-height="150%" fo:text-align="justify" style:justify-single-word="false" fo:text-indent="1.499cm" style:auto-text-indent="false"/>
      <style:text-properties style:font-name="TimesNewRoman" officeooo:rsid="002fbd4d" officeooo:paragraph-rsid="002fbd4d"/>
    </style:style>
    <style:style style:name="P29" style:family="paragraph" style:parent-style-name="Standard">
      <style:paragraph-properties fo:margin-left="0cm" fo:margin-right="0cm" fo:line-height="150%" fo:text-align="justify" style:justify-single-word="false" fo:text-indent="1.499cm" style:auto-text-indent="false"/>
      <style:text-properties style:font-name="TimesNewRoman" officeooo:rsid="00460311" officeooo:paragraph-rsid="00460311"/>
    </style:style>
    <style:style style:name="P30" style:family="paragraph" style:parent-style-name="Standard">
      <style:paragraph-properties fo:margin-left="0cm" fo:margin-right="0cm" fo:line-height="150%" fo:text-align="justify" style:justify-single-word="false" fo:text-indent="1.499cm" style:auto-text-indent="false"/>
      <style:text-properties officeooo:rsid="003f49af" officeooo:paragraph-rsid="00400974"/>
    </style:style>
    <style:style style:name="P31" style:family="paragraph" style:parent-style-name="Standard">
      <style:paragraph-properties fo:margin-left="0cm" fo:margin-right="0cm" fo:line-height="150%" fo:text-align="justify" style:justify-single-word="false" fo:text-indent="1.499cm" style:auto-text-indent="false"/>
      <style:text-properties officeooo:rsid="00460311" officeooo:paragraph-rsid="00460311"/>
    </style:style>
    <style:style style:name="P32" style:family="paragraph" style:parent-style-name="Standard" style:master-page-name="">
      <loext:graphic-properties draw:fill="none"/>
      <style:paragraph-properties fo:margin-left="0cm" fo:margin-right="0cm" fo:line-height="150%" fo:text-align="center" style:justify-single-word="false" fo:text-indent="0cm" style:auto-text-indent="false" style:page-number="auto" fo:background-color="transparent"/>
      <style:text-properties officeooo:rsid="002bd793" officeooo:paragraph-rsid="002bd793"/>
    </style:style>
    <style:style style:name="P33" style:family="paragraph" style:parent-style-name="Standard" style:master-page-name="">
      <loext:graphic-properties draw:fill="none"/>
      <style:paragraph-properties fo:margin-left="0cm" fo:margin-right="0cm" fo:line-height="150%" fo:text-align="center" style:justify-single-word="false" fo:text-indent="0cm" style:auto-text-indent="false" style:page-number="auto" fo:background-color="transparent"/>
      <style:text-properties officeooo:rsid="0056d429" officeooo:paragraph-rsid="0056d429"/>
    </style:style>
    <style:style style:name="P34" style:family="paragraph" style:parent-style-name="Standard" style:master-page-name="">
      <loext:graphic-properties draw:fill="none"/>
      <style:paragraph-properties fo:margin-left="0cm" fo:margin-right="0cm" fo:line-height="150%" fo:text-align="center" style:justify-single-word="false" fo:text-indent="0cm" style:auto-text-indent="false" style:page-number="auto" fo:background-color="transparent">
        <style:tab-stops>
          <style:tab-stop style:position="0cm"/>
        </style:tab-stops>
      </style:paragraph-properties>
      <style:text-properties officeooo:paragraph-rsid="0056d429"/>
    </style:style>
    <style:style style:name="P35" style:family="paragraph" style:parent-style-name="Standard">
      <loext:graphic-properties draw:fill="none"/>
      <style:paragraph-properties fo:margin-left="0cm" fo:margin-right="0cm" fo:line-height="150%" fo:text-align="center" style:justify-single-word="false" fo:text-indent="0cm" style:auto-text-indent="false" fo:background-color="transparent"/>
      <style:text-properties style:font-name="TimesNewRoman" officeooo:rsid="0025dcc2" officeooo:paragraph-rsid="002bd793"/>
    </style:style>
    <style:style style:name="P36" style:family="paragraph" style:parent-style-name="Standard">
      <style:paragraph-properties fo:margin-left="0cm" fo:margin-right="0cm" fo:line-height="150%" fo:text-align="justify" style:justify-single-word="false" fo:text-indent="0cm" style:auto-text-indent="false"/>
      <style:text-properties officeooo:paragraph-rsid="0045c517"/>
    </style:style>
    <style:style style:name="P37" style:family="paragraph" style:parent-style-name="Standard">
      <style:paragraph-properties fo:margin-left="4.001cm" fo:margin-right="0cm" fo:line-height="100%" fo:text-align="justify" style:justify-single-word="false" fo:text-indent="0cm" style:auto-text-indent="false"/>
      <style:text-properties style:font-name="TimesNewRoman" fo:font-size="11pt" officeooo:rsid="0027b03d" officeooo:paragraph-rsid="0027b03d" style:font-size-asian="11pt" style:font-size-complex="11pt"/>
    </style:style>
    <style:style style:name="P38" style:family="paragraph" style:parent-style-name="Standard">
      <style:paragraph-properties fo:margin-left="4.001cm" fo:margin-right="0cm" fo:line-height="100%" fo:text-align="justify" style:justify-single-word="false" fo:text-indent="0cm" style:auto-text-indent="false"/>
      <style:text-properties style:font-name="TimesNewRoman" fo:font-size="11pt" officeooo:rsid="001cc76b" officeooo:paragraph-rsid="00400974" style:font-size-asian="11pt" style:font-size-complex="11pt"/>
    </style:style>
    <style:style style:name="P39" style:family="paragraph" style:parent-style-name="Standard">
      <style:paragraph-properties fo:margin-left="4.001cm" fo:margin-right="0cm" fo:line-height="100%" fo:text-align="justify" style:justify-single-word="false" fo:text-indent="0cm" style:auto-text-indent="false"/>
      <style:text-properties style:font-name="TimesNewRoman" fo:font-size="11pt" officeooo:rsid="00460311" officeooo:paragraph-rsid="00460311" style:font-size-asian="11pt" style:font-size-complex="11pt"/>
    </style:style>
    <style:style style:name="P40" style:family="paragraph" style:parent-style-name="Standard">
      <style:paragraph-properties fo:margin-left="4.001cm" fo:margin-right="0cm" fo:line-height="100%" fo:text-align="justify" style:justify-single-word="false" fo:text-indent="0cm" style:auto-text-indent="false"/>
      <style:text-properties style:font-name="TimesNewRoman" fo:font-size="11pt" officeooo:rsid="003dfd80" officeooo:paragraph-rsid="004d9752" style:font-size-asian="11pt" style:font-size-complex="11pt"/>
    </style:style>
    <style:style style:name="P41" style:family="paragraph" style:parent-style-name="Standard">
      <style:paragraph-properties fo:margin-left="4.001cm" fo:margin-right="0cm" fo:line-height="100%" fo:text-align="justify" style:justify-single-word="false" fo:text-indent="0cm" style:auto-text-indent="false"/>
      <style:text-properties style:font-name="TimesNewRoman" fo:font-size="11pt" officeooo:rsid="003f49af" officeooo:paragraph-rsid="004d9752" style:font-size-asian="11pt" style:font-size-complex="11pt"/>
    </style:style>
    <style:style style:name="P42" style:family="paragraph" style:parent-style-name="Standard">
      <style:paragraph-properties fo:margin-left="4.001cm" fo:margin-right="0cm" fo:line-height="100%" fo:text-align="justify" style:justify-single-word="false" fo:text-indent="0cm" style:auto-text-indent="false"/>
      <style:text-properties fo:font-size="11pt" officeooo:paragraph-rsid="004d9752" style:font-size-asian="11pt" style:font-size-complex="11pt"/>
    </style:style>
    <style:style style:name="P43" style:family="paragraph" style:parent-style-name="Standard">
      <style:paragraph-properties fo:margin-left="4.001cm" fo:margin-right="0cm" fo:line-height="100%" fo:text-align="justify" style:justify-single-word="false" fo:text-indent="0cm" style:auto-text-indent="false"/>
      <style:text-properties officeooo:paragraph-rsid="00400974"/>
    </style:style>
    <style:style style:name="P44" style:family="paragraph" style:parent-style-name="Standard">
      <style:paragraph-properties fo:margin-left="4.001cm" fo:margin-right="0cm" fo:line-height="100%" fo:text-align="justify" style:justify-single-word="false" fo:text-indent="0cm" style:auto-text-indent="false"/>
      <style:text-properties officeooo:paragraph-rsid="0027b03d"/>
    </style:style>
    <style:style style:name="P45" style:family="paragraph" style:parent-style-name="Standard">
      <style:paragraph-properties fo:margin-left="1cm" fo:margin-right="0cm" fo:line-height="150%" fo:text-indent="-1cm" style:auto-text-indent="false">
        <style:tab-stops/>
      </style:paragraph-properties>
      <style:text-properties officeooo:rsid="0069c168" officeooo:paragraph-rsid="0069c168"/>
    </style:style>
    <style:style style:name="P46" style:family="paragraph" style:parent-style-name="Standard">
      <style:paragraph-properties fo:margin-left="1cm" fo:margin-right="0cm" fo:line-height="150%" fo:text-indent="-1cm" style:auto-text-indent="false">
        <style:tab-stops/>
      </style:paragraph-properties>
      <style:text-properties style:font-name="TimesNewRoman" officeooo:rsid="00379771" officeooo:paragraph-rsid="00602334"/>
    </style:style>
    <style:style style:name="P47" style:family="paragraph" style:parent-style-name="Standard">
      <style:paragraph-properties fo:margin-left="1cm" fo:margin-right="0cm" fo:line-height="150%" fo:text-indent="-1cm" style:auto-text-indent="false">
        <style:tab-stops/>
      </style:paragraph-properties>
      <style:text-properties officeooo:paragraph-rsid="0060494b"/>
    </style:style>
    <style:style style:name="P48" style:family="paragraph" style:parent-style-name="Standard">
      <style:paragraph-properties fo:line-height="150%" fo:text-align="center" style:justify-single-word="false"/>
      <style:text-properties style:font-name="TimesNewRoman" fo:font-size="14pt" fo:font-weight="bold" officeooo:rsid="006d1b0b" officeooo:paragraph-rsid="006d1b0b" style:font-size-asian="14pt" style:font-weight-asian="bold" style:font-size-complex="14pt" style:font-weight-complex="bold"/>
    </style:style>
    <style:style style:name="P49" style:family="paragraph" style:parent-style-name="Standard">
      <style:paragraph-properties fo:line-height="150%"/>
      <style:text-properties style:font-name="TimesNewRoman" officeooo:rsid="006d1b0b" officeooo:paragraph-rsid="006d1b0b"/>
    </style:style>
    <style:style style:name="P50" style:family="paragraph" style:parent-style-name="Standard">
      <style:paragraph-properties fo:line-height="150%"/>
      <style:text-properties style:font-name="TimesNewRoman" officeooo:rsid="00183cfc" officeooo:paragraph-rsid="00183cfc"/>
    </style:style>
    <style:style style:name="P51" style:family="paragraph" style:parent-style-name="Standard">
      <style:paragraph-properties fo:line-height="150%"/>
      <style:text-properties style:font-name="TimesNewRoman" officeooo:rsid="001dfd2b" officeooo:paragraph-rsid="001dfd2b"/>
    </style:style>
    <style:style style:name="P52" style:family="paragraph" style:parent-style-name="Standard">
      <style:paragraph-properties fo:line-height="150%" fo:text-align="justify" style:justify-single-word="false"/>
      <style:text-properties officeooo:paragraph-rsid="00183cfc"/>
    </style:style>
    <style:style style:name="P53" style:family="paragraph" style:parent-style-name="Standard">
      <style:paragraph-properties fo:margin-left="0cm" fo:margin-right="0cm" fo:line-height="150%" fo:text-align="justify" style:justify-single-word="false" fo:text-indent="1.499cm" style:auto-text-indent="false"/>
      <style:text-properties style:font-name="TimesNewRoman" officeooo:rsid="0056d429" officeooo:paragraph-rsid="003b1269"/>
    </style:style>
    <style:style style:name="P54" style:family="paragraph" style:parent-style-name="Standard">
      <style:paragraph-properties fo:margin-left="0cm" fo:margin-right="0cm" fo:line-height="150%" fo:text-align="justify" style:justify-single-word="false" fo:text-indent="1.499cm" style:auto-text-indent="false"/>
      <style:text-properties style:font-name="TimesNewRoman" officeooo:rsid="006cab64" officeooo:paragraph-rsid="006c0571"/>
    </style:style>
    <style:style style:name="P55" style:family="paragraph" style:parent-style-name="Standard">
      <style:paragraph-properties fo:margin-left="4.001cm" fo:margin-right="0cm" fo:line-height="100%" fo:text-align="justify" style:justify-single-word="false" fo:text-indent="0cm" style:auto-text-indent="false"/>
      <style:text-properties style:font-name="TimesNewRoman" fo:font-size="11pt" officeooo:rsid="00460311" officeooo:paragraph-rsid="00460311" style:font-size-asian="11pt" style:font-size-complex="11pt"/>
    </style:style>
    <style:style style:name="T1" style:family="text">
      <style:text-properties fo:font-style="italic" style:font-style-asian="italic" style:font-style-complex="italic"/>
    </style:style>
    <style:style style:name="T2" style:family="text">
      <style:text-properties fo:font-style="italic" fo:font-weight="normal" style:font-style-asian="italic" style:font-weight-asian="normal" style:font-style-complex="italic" style:font-weight-complex="normal"/>
    </style:style>
    <style:style style:name="T3" style:family="text">
      <style:text-properties fo:font-style="italic" fo:font-weight="normal" officeooo:rsid="00501eaa" style:font-style-asian="italic" style:font-weight-asian="normal" style:font-style-complex="italic" style:font-weight-complex="normal"/>
    </style:style>
    <style:style style:name="T4" style:family="text">
      <style:text-properties fo:font-style="italic" fo:font-weight="normal" officeooo:rsid="0058c301" style:font-style-asian="italic" style:font-weight-asian="normal" style:font-style-complex="italic" style:font-weight-complex="normal"/>
    </style:style>
    <style:style style:name="T5" style:family="text">
      <style:text-properties style:font-name="TimesNewRoman"/>
    </style:style>
    <style:style style:name="T6" style:family="text">
      <style:text-properties style:font-name="TimesNewRoman" officeooo:rsid="001dfd2b"/>
    </style:style>
    <style:style style:name="T7" style:family="text">
      <style:text-properties style:font-name="TimesNewRoman" officeooo:rsid="001fbec1"/>
    </style:style>
    <style:style style:name="T8" style:family="text">
      <style:text-properties style:font-name="TimesNewRoman" officeooo:rsid="0020f8da"/>
    </style:style>
    <style:style style:name="T9" style:family="text">
      <style:text-properties style:font-name="TimesNewRoman" officeooo:rsid="00228539"/>
    </style:style>
    <style:style style:name="T10" style:family="text">
      <style:text-properties style:font-name="TimesNewRoman" officeooo:rsid="0022ed0d"/>
    </style:style>
    <style:style style:name="T11" style:family="text">
      <style:text-properties style:font-name="TimesNewRoman" officeooo:rsid="002384a8"/>
    </style:style>
    <style:style style:name="T12" style:family="text">
      <style:text-properties style:font-name="TimesNewRoman" officeooo:rsid="00243b38"/>
    </style:style>
    <style:style style:name="T13" style:family="text">
      <style:text-properties style:font-name="TimesNewRoman" officeooo:rsid="0024da99"/>
    </style:style>
    <style:style style:name="T14" style:family="text">
      <style:text-properties style:font-name="TimesNewRoman" officeooo:rsid="0025dcc2"/>
    </style:style>
    <style:style style:name="T15" style:family="text">
      <style:text-properties style:font-name="TimesNewRoman" officeooo:rsid="00278377"/>
    </style:style>
    <style:style style:name="T16" style:family="text">
      <style:text-properties style:font-name="TimesNewRoman" officeooo:rsid="0027b03d"/>
    </style:style>
    <style:style style:name="T17" style:family="text">
      <style:text-properties style:font-name="TimesNewRoman" officeooo:rsid="00297a4a"/>
    </style:style>
    <style:style style:name="T18" style:family="text">
      <style:text-properties style:font-name="TimesNewRoman" officeooo:rsid="002a5be0"/>
    </style:style>
    <style:style style:name="T19" style:family="text">
      <style:text-properties style:font-name="TimesNewRoman" officeooo:rsid="002bbb19"/>
    </style:style>
    <style:style style:name="T20" style:family="text">
      <style:text-properties style:font-name="TimesNewRoman" officeooo:rsid="002bbb4e"/>
    </style:style>
    <style:style style:name="T21" style:family="text">
      <style:text-properties style:font-name="TimesNewRoman" officeooo:rsid="002bd793"/>
    </style:style>
    <style:style style:name="T22" style:family="text">
      <style:text-properties style:font-name="TimesNewRoman" officeooo:rsid="002e31bf"/>
    </style:style>
    <style:style style:name="T23" style:family="text">
      <style:text-properties style:font-name="TimesNewRoman" officeooo:rsid="00348109"/>
    </style:style>
    <style:style style:name="T24" style:family="text">
      <style:text-properties style:font-name="TimesNewRoman" officeooo:rsid="00351f8f"/>
    </style:style>
    <style:style style:name="T25" style:family="text">
      <style:text-properties style:font-name="TimesNewRoman" officeooo:rsid="00366f4e"/>
    </style:style>
    <style:style style:name="T26" style:family="text">
      <style:text-properties style:font-name="TimesNewRoman" officeooo:rsid="0033466b"/>
    </style:style>
    <style:style style:name="T27" style:family="text">
      <style:text-properties style:font-name="TimesNewRoman" officeooo:rsid="00379771"/>
    </style:style>
    <style:style style:name="T28" style:family="text">
      <style:text-properties style:font-name="TimesNewRoman" officeooo:rsid="00398809"/>
    </style:style>
    <style:style style:name="T29" style:family="text">
      <style:text-properties style:font-name="TimesNewRoman" officeooo:rsid="003b1269"/>
    </style:style>
    <style:style style:name="T30" style:family="text">
      <style:text-properties style:font-name="TimesNewRoman" officeooo:rsid="003bf87f"/>
    </style:style>
    <style:style style:name="T31" style:family="text">
      <style:text-properties style:font-name="TimesNewRoman" officeooo:rsid="003d46ba"/>
    </style:style>
    <style:style style:name="T32" style:family="text">
      <style:text-properties style:font-name="TimesNewRoman" officeooo:rsid="001cc76b"/>
    </style:style>
    <style:style style:name="T33" style:family="text">
      <style:text-properties style:font-name="TimesNewRoman" officeooo:rsid="00400974"/>
    </style:style>
    <style:style style:name="T34" style:family="text">
      <style:text-properties style:font-name="TimesNewRoman" officeooo:rsid="0041b1f4"/>
    </style:style>
    <style:style style:name="T35" style:family="text">
      <style:text-properties style:font-name="TimesNewRoman" fo:font-style="italic" officeooo:rsid="0041b1f4" style:font-style-asian="italic" style:font-style-complex="italic"/>
    </style:style>
    <style:style style:name="T36" style:family="text">
      <style:text-properties style:font-name="TimesNewRoman" fo:font-style="italic" officeooo:rsid="0053acb5" style:font-style-asian="italic" style:font-style-complex="italic"/>
    </style:style>
    <style:style style:name="T37" style:family="text">
      <style:text-properties style:font-name="TimesNewRoman" fo:font-style="italic" officeooo:rsid="00183cfc" style:font-style-asian="italic" style:font-style-complex="italic"/>
    </style:style>
    <style:style style:name="T38" style:family="text">
      <style:text-properties style:font-name="TimesNewRoman" fo:font-style="italic" fo:font-weight="normal" officeooo:rsid="00460311" style:font-style-asian="italic" style:font-weight-asian="normal" style:font-style-complex="italic" style:font-weight-complex="normal"/>
    </style:style>
    <style:style style:name="T39" style:family="text">
      <style:text-properties style:font-name="TimesNewRoman" officeooo:rsid="004306b0"/>
    </style:style>
    <style:style style:name="T40" style:family="text">
      <style:text-properties style:font-name="TimesNewRoman" officeooo:rsid="003dfd80"/>
    </style:style>
    <style:style style:name="T41" style:family="text">
      <style:text-properties style:font-name="TimesNewRoman" officeooo:rsid="003f49af"/>
    </style:style>
    <style:style style:name="T42" style:family="text">
      <style:text-properties style:font-name="TimesNewRoman" officeooo:rsid="004498f1"/>
    </style:style>
    <style:style style:name="T43" style:family="text">
      <style:text-properties style:font-name="TimesNewRoman" officeooo:rsid="00486047"/>
    </style:style>
    <style:style style:name="T44" style:family="text">
      <style:text-properties style:font-name="TimesNewRoman" officeooo:rsid="0049fb04"/>
    </style:style>
    <style:style style:name="T45" style:family="text">
      <style:text-properties style:font-name="TimesNewRoman" officeooo:rsid="004c8d5e"/>
    </style:style>
    <style:style style:name="T46" style:family="text">
      <style:text-properties style:font-name="TimesNewRoman" officeooo:rsid="004d9752"/>
    </style:style>
    <style:style style:name="T47" style:family="text">
      <style:text-properties style:font-name="TimesNewRoman" officeooo:rsid="004fd181"/>
    </style:style>
    <style:style style:name="T48" style:family="text">
      <style:text-properties style:font-name="TimesNewRoman" officeooo:rsid="00501eaa"/>
    </style:style>
    <style:style style:name="T49" style:family="text">
      <style:text-properties style:font-name="TimesNewRoman" officeooo:rsid="0056d429"/>
    </style:style>
    <style:style style:name="T50" style:family="text">
      <style:text-properties style:font-name="TimesNewRoman" officeooo:rsid="0056d429" fo:background-color="transparent" loext:char-shading-value="0"/>
    </style:style>
    <style:style style:name="T51" style:family="text">
      <style:text-properties style:font-name="TimesNewRoman" officeooo:rsid="005889c5"/>
    </style:style>
    <style:style style:name="T52" style:family="text">
      <style:text-properties style:font-name="TimesNewRoman" officeooo:rsid="00183cfc"/>
    </style:style>
    <style:style style:name="T53" style:family="text">
      <style:text-properties style:font-name="TimesNewRoman" fo:font-weight="normal" officeooo:rsid="0058c301" style:font-weight-asian="normal" style:font-weight-complex="normal"/>
    </style:style>
    <style:style style:name="T54" style:family="text">
      <style:text-properties style:font-name="TimesNewRoman" fo:font-weight="normal" officeooo:rsid="00183cfc" style:font-weight-asian="normal" style:font-weight-complex="normal"/>
    </style:style>
    <style:style style:name="T55" style:family="text">
      <style:text-properties style:font-name="TimesNewRoman" fo:font-weight="normal" officeooo:rsid="0060494b" style:font-weight-asian="normal" style:font-weight-complex="normal"/>
    </style:style>
    <style:style style:name="T56" style:family="text">
      <style:text-properties style:font-name="TimesNewRoman" officeooo:rsid="005aa166"/>
    </style:style>
    <style:style style:name="T57" style:family="text">
      <style:text-properties style:font-name="TimesNewRoman" officeooo:rsid="005c2c78"/>
    </style:style>
    <style:style style:name="T58" style:family="text">
      <style:text-properties style:font-name="TimesNewRoman" officeooo:rsid="0053acb5"/>
    </style:style>
    <style:style style:name="T59" style:family="text">
      <style:text-properties style:font-name="TimesNewRoman" fo:font-style="normal" officeooo:rsid="0053acb5" style:font-style-asian="normal" style:font-style-complex="normal"/>
    </style:style>
    <style:style style:name="T60" style:family="text">
      <style:text-properties style:font-name="TimesNewRoman" fo:font-style="normal" officeooo:rsid="0061a31e" style:font-style-asian="normal" style:font-style-complex="normal"/>
    </style:style>
    <style:style style:name="T61" style:family="text">
      <style:text-properties style:font-name="TimesNewRoman" fo:font-style="normal" officeooo:rsid="00654151" style:font-style-asian="normal" style:font-style-complex="normal"/>
    </style:style>
    <style:style style:name="T62" style:family="text">
      <style:text-properties style:font-name="TimesNewRoman" fo:font-style="normal" officeooo:rsid="0066aa9c" style:font-style-asian="normal" style:font-style-complex="normal"/>
    </style:style>
    <style:style style:name="T63" style:family="text">
      <style:text-properties style:font-name="TimesNewRoman" fo:font-style="normal" officeooo:rsid="0065c486" style:font-style-asian="normal" style:font-style-complex="normal"/>
    </style:style>
    <style:style style:name="T64" style:family="text">
      <style:text-properties style:font-name="TimesNewRoman" fo:font-style="normal" officeooo:rsid="00685fbf" style:font-style-asian="normal" style:font-style-complex="normal"/>
    </style:style>
    <style:style style:name="T65" style:family="text">
      <style:text-properties style:font-name="TimesNewRoman" fo:font-style="normal" officeooo:rsid="001a7b65" style:font-style-asian="normal" style:font-style-complex="normal"/>
    </style:style>
    <style:style style:name="T66" style:family="text">
      <style:text-properties style:font-name="TimesNewRoman" fo:font-style="normal" officeooo:rsid="0069c168" style:font-style-asian="normal" style:font-style-complex="normal"/>
    </style:style>
    <style:style style:name="T67" style:family="text">
      <style:text-properties style:font-name="TimesNewRoman" officeooo:rsid="005e0c75"/>
    </style:style>
    <style:style style:name="T68" style:family="text">
      <style:text-properties style:font-name="TimesNewRoman" officeooo:rsid="005e7b8d"/>
    </style:style>
    <style:style style:name="T69" style:family="text">
      <style:text-properties style:font-name="TimesNewRoman" officeooo:rsid="002fbd4d"/>
    </style:style>
    <style:style style:name="T70" style:family="text">
      <style:text-properties style:font-name="TimesNewRoman" fo:font-size="11pt" officeooo:rsid="00400974" style:font-size-asian="11pt" style:font-size-complex="11pt"/>
    </style:style>
    <style:style style:name="T71" style:family="text">
      <style:text-properties style:font-name="TimesNewRoman" fo:font-size="11pt" officeooo:rsid="001cc76b" style:font-size-asian="11pt" style:font-size-complex="11pt"/>
    </style:style>
    <style:style style:name="T72" style:family="text">
      <style:text-properties style:font-name="TimesNewRoman" fo:font-size="11pt" officeooo:rsid="005f6182" style:font-size-asian="11pt" style:font-size-complex="11pt"/>
    </style:style>
    <style:style style:name="T73" style:family="text">
      <style:text-properties style:font-name="TimesNewRoman" fo:font-size="11pt" officeooo:rsid="0027b03d" style:font-size-asian="11pt" style:font-size-complex="11pt"/>
    </style:style>
    <style:style style:name="T74" style:family="text">
      <style:text-properties style:font-name="TimesNewRoman" fo:font-size="11pt" officeooo:rsid="0061dbc2" style:font-size-asian="11pt" style:font-size-complex="11pt"/>
    </style:style>
    <style:style style:name="T75" style:family="text">
      <style:text-properties style:font-name="TimesNewRoman" fo:font-size="11pt" officeooo:rsid="0073ac10" style:font-size-asian="11pt" style:font-size-complex="11pt"/>
    </style:style>
    <style:style style:name="T76" style:family="text">
      <style:text-properties style:font-name="TimesNewRoman" officeooo:rsid="00602334"/>
    </style:style>
    <style:style style:name="T77" style:family="text">
      <style:text-properties style:font-name="TimesNewRoman" officeooo:rsid="00460311"/>
    </style:style>
    <style:style style:name="T78" style:family="text">
      <style:text-properties style:font-name="TimesNewRoman" officeooo:rsid="0060494b"/>
    </style:style>
    <style:style style:name="T79" style:family="text">
      <style:text-properties style:font-name="TimesNewRoman" officeooo:rsid="0062c535"/>
    </style:style>
    <style:style style:name="T80" style:family="text">
      <style:text-properties style:font-name="TimesNewRoman" officeooo:rsid="00640ee3"/>
    </style:style>
    <style:style style:name="T81" style:family="text">
      <style:text-properties style:font-name="TimesNewRoman" officeooo:rsid="00654151"/>
    </style:style>
    <style:style style:name="T82" style:family="text">
      <style:text-properties style:font-name="TimesNewRoman" officeooo:rsid="0069c168"/>
    </style:style>
    <style:style style:name="T83" style:family="text">
      <style:text-properties style:font-name="TimesNewRoman" officeooo:rsid="006cab64"/>
    </style:style>
    <style:style style:name="T84" style:family="text">
      <style:text-properties style:font-name="TimesNewRoman" officeooo:rsid="006c0571"/>
    </style:style>
    <style:style style:name="T85" style:family="text">
      <style:text-properties style:font-name="TimesNewRoman" officeooo:rsid="006d1b0b"/>
    </style:style>
    <style:style style:name="T86" style:family="text">
      <style:text-properties style:font-name="TimesNewRoman" officeooo:rsid="006e2b22"/>
    </style:style>
    <style:style style:name="T87" style:family="text">
      <style:text-properties style:font-name="TimesNewRoman" officeooo:rsid="006fdc7a"/>
    </style:style>
    <style:style style:name="T88" style:family="text">
      <style:text-properties style:font-name="TimesNewRoman" fo:font-size="14pt" fo:font-weight="bold" officeooo:rsid="006d1b0b" style:font-size-asian="14pt" style:font-weight-asian="bold" style:font-size-complex="14pt" style:font-weight-complex="bold"/>
    </style:style>
    <style:style style:name="T89" style:family="text">
      <style:text-properties style:font-name="TimesNewRoman" fo:font-size="14pt" fo:font-weight="bold" officeooo:rsid="006fdc7a" style:font-size-asian="14pt" style:font-weight-asian="bold" style:font-size-complex="14pt" style:font-weight-complex="bold"/>
    </style:style>
    <style:style style:name="T90" style:family="text">
      <style:text-properties style:font-name="TimesNewRoman" fo:font-size="14pt" fo:font-weight="bold" officeooo:rsid="006fe9da" style:font-size-asian="14pt" style:font-weight-asian="bold" style:font-size-complex="14pt" style:font-weight-complex="bold"/>
    </style:style>
    <style:style style:name="T91" style:family="text">
      <style:text-properties style:font-name="TimesNewRoman" officeooo:rsid="00711086"/>
    </style:style>
    <style:style style:name="T92" style:family="text">
      <style:text-properties style:font-name="TimesNewRoman" officeooo:rsid="00725b90"/>
    </style:style>
    <style:style style:name="T93" style:family="text">
      <style:text-properties style:font-name="TimesNewRoman" officeooo:rsid="0073ac10"/>
    </style:style>
    <style:style style:name="T94" style:family="text">
      <style:text-properties style:font-name="TimesNewRoman" officeooo:rsid="0077af1f"/>
    </style:style>
    <style:style style:name="T95" style:family="text">
      <style:text-properties officeooo:rsid="00501eaa"/>
    </style:style>
    <style:style style:name="T96" style:family="text">
      <style:text-properties fo:font-style="normal" fo:font-weight="normal" style:font-style-asian="normal" style:font-weight-asian="normal" style:font-style-complex="normal" style:font-weight-complex="normal"/>
    </style:style>
    <style:style style:name="T97" style:family="text">
      <style:text-properties officeooo:rsid="0058c301"/>
    </style:style>
    <style:style style:name="T98" style:family="text">
      <style:text-properties officeooo:rsid="005aa166"/>
    </style:style>
    <style:style style:name="T99" style:family="text">
      <style:text-properties officeooo:rsid="00602334"/>
    </style:style>
    <style:style style:name="T100" style:family="text">
      <style:text-properties officeooo:rsid="006fdc7a"/>
    </style:style>
    <style:style style:name="T101" style:family="text">
      <style:text-properties officeooo:rsid="0077af1f"/>
    </style:style>
    <style:style style:name="fr1" style:family="graphic" style:parent-style-name="Graphics">
      <style:graphic-properties style:run-through="foreground" style:wrap="none"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none"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text:span text:style-name="T90">L</text:span><text:span text:style-name="T88">uz, mão e sombra em uma fotografia que se faz entre camadas e lacunas</text:span></text:p>
      <text:p text:style-name="P48"/>
      <text:p text:style-name="P9"><text:span text:style-name="T88">Luz, mano y sombra en una fotografía realizada entre capas y </text:span><text:span text:style-name="T89">brechas</text:span></text:p>
      <text:p text:style-name="P48"/>
      <text:p text:style-name="P48">Light, hand and shadow in a photograph made between layers and gaps</text:p>
      <text:p text:style-name="P49"/>
      <text:p text:style-name="P49"/>
      <text:p text:style-name="P13"><text:span text:style-name="T85">R</text:span><text:span text:style-name="T5">esumo</text:span></text:p>
      <text:p text:style-name="P10"><text:span text:style-name="T85">Este texto parte da experiência de um projeto de fotografia participativa com surdos, o FotoLibras, para alcançar a obra de Tatiana Martins. Aborda dicotomias como visibilidade e invisibilidade, luz e sombra, positivo e negativo, tecendo relações que atravessam tanto questões </text:span><text:span text:style-name="T87">ligadas</text:span><text:span text:style-name="T85"> à comunidade surda, como à concepção de uma imagem que se faz nas lacunas e deficiências. </text:span><text:span text:style-name="T86">Se utiliza de produções do projeto citado e do pensamento de Emmanuel Alloa, Georges Didi-Huberman e Jacques Rancière. </text:span></text:p>
      <text:p text:style-name="P12"><text:span text:style-name="T85">P</text:span><text:span text:style-name="T5">alavras-chave: Fotografia, FotoLibras, surdez, </text:span><text:span text:style-name="T86">visibilidade, fotografia participativa.</text:span></text:p>
      <text:p text:style-name="P1"/>
      <text:p text:style-name="P14"><text:span text:style-name="T52">R</text:span><text:span text:style-name="T5">esumen</text:span></text:p>
      <text:p text:style-name="P11"><text:bookmark-start text:name="__DdeLink__725_3317610660"/><text:span text:style-name="T52">Este texto se basa en la experiencia de un proyecto de fotografía participativa con personas sordas, FotoLibras, para llegar a la obra de Tatiana Martins. Se abordan dicotomías como </text:span><text:span text:style-name="T86">v</text:span><text:span text:style-name="T52">isibilidad y invisibilidad, luz y sombra, positivo y negativo, tejiendo relaciones que atraviesan </text:span><text:span text:style-name="T87">los temas asociados a</text:span><text:span text:style-name="T52"> la comunidad sorda </text:span><text:span text:style-name="T94">y</text:span><text:span text:style-name="T52"> la concepción de una imagen que se hace en los vacíos y carencias. Utiliza producciones del proyecto y </text:span><text:span text:style-name="T94">los teóricos</text:span><text:span text:style-name="T52"> Emmanuel Alloa, Georges Didi-Huberman y Jacques Rancière.</text:span><text:bookmark-end text:name="__DdeLink__725_3317610660"/></text:p>
      <text:p text:style-name="P3">Palabras clave: Fotografía, FotoLibras, sordera, visibilidad, fotografía participativa.</text:p>
      <text:p text:style-name="P3"/>
      <text:p text:style-name="P8">Abstract</text:p>
      <text:p text:style-name="P52"><text:span text:style-name="T52">This text is based on the participatory photography project with deaf people, FotoLibras, to reach the work of Tatiana Martins. Dichotomies such as visibility and invisibility, light and shadow, positive and negative are addressed, weaving relationships that cross the issues associated with the deaf community and the conception of an image that is made in the voids and deficiencies. </text:span><text:span text:style-name="T94">We</text:span><text:span text:style-name="T52"> use</text:span><text:span text:style-name="T94">d</text:span><text:span text:style-name="T52"> productions from the project and theorists Emmanuel Alloa, Georges Didi-Huberman and Jacques Rancière.</text:span></text:p>
      <text:p text:style-name="P3">Keywords: Photography, FotoLibras, deafness, visibility, participatory photography.</text:p>
      <text:p text:style-name="P1"><text:soft-page-break/></text:p>
      <text:p text:style-name="P1"/>
      <text:p text:style-name="P1"/>
      <text:p text:style-name="P1"/>
      <text:p text:style-name="P15">Por que considerar <text:span text:style-name="T1">deficiente</text:span> o surdo, se a surdez não constitui problema para os surdos e sim para os ouvintes?</text:p>
      <text:p text:style-name="P15">Por que definir como <text:span text:style-name="T1">deficiente visual</text:span> os cegos, quando sabemos que nem sempre <text:span text:style-name="T1">olhar</text:span> significa <text:span text:style-name="T1">ver</text:span>?</text:p>
      <text:p text:style-name="P15">- Liliane Vieira Longman</text:p>
      <text:p text:style-name="P5"/>
      <text:p text:style-name="P5"/>
      <text:p text:style-name="P16"><text:span text:style-name="T6">O Brasil possui mais de 9 milhões de surdos, segundo os dados do Censo Demográfico de 2010 do IBGE. Não é pouca gente: </text:span><text:span text:style-name="T7">tomando como base a mesma fonte, naquele ano </text:span><text:span text:style-name="T8">a população total</text:span><text:span text:style-name="T7"> de Pernambuco não chegava aos 8 milhões de habitantes. A Língua Brasileira de Sinais, Libras, é um idioma oficial do país – ao lado do português – e principal forma de comunicação de surdos para surdos e entre surdos e ouvintes. Formada principalmente por gestos e expressões faciais/corporai</text:span><text:span text:style-name="T8">s</text:span><text:span text:style-name="T7">, ela é, também, uma forte – </text:span><text:span text:style-name="T8">a mais forte, diria –</text:span><text:span text:style-name="T7"> característica identitária </text:span><text:span text:style-name="T8">da comunidade surda. A surdez afeta diretamente a comunicação, </text:span><text:span text:style-name="T9">podendo causar outros prejuízos e deslocamentos associados a isso. Falando de outra maneira, não seria incorreto pensar que trata-se de uma imensa população de brasileiras e brasileiros, vivendo no seu próprio país, dominando um idioma oficial, mas que sofre por conta do restante da população não ser fluente na sua língua. Com um agravante: Libras é acessível a ouvintes, mas o português não o é para surdos (mesmo o português escrito, uma vez que é a representação gráfica da fala, é extremamente difícil e sem sentido para o surdo). </text:span><text:span text:style-name="T11">Ou seja, a barreira comunicacional acontece, em forte medida, por uma deficiência no domínio da Libras por parte dos ouvintes. </text:span><text:span text:style-name="T9">Ao nos depararmos com duas pessoas desconhecidas praticando Libras na rua, imaginamos serem surdas. </text:span><text:span text:style-name="T11"><text:s/></text:span><text:span text:style-name="T10">Mas se estas mesmas duas pessoas não estivessem no momento se comunicando, certamente passaríamos por elas sem saber que são surdas, pois não haveria outras diferenças em relação aos demais transeuntes. </text:span><text:span text:style-name="T15">E se compartilhássemos uma linguagem acessível e comum a surdos e ouvintes?</text:span></text:p>
      <text:p text:style-name="P17"><text:span text:style-name="T10">E</text:span><text:span text:style-name="T11">m 2006, um grupo de ouvintes e surdos – </text:span><text:span text:style-name="T15">fotógrafas, fotógrafos, educadoras, educadores, cientista social, intérpretes, dirigentes, estudantes –</text:span><text:span text:style-name="T11"> tiveram seus primeiros encontros com o intuito de formular um projeto envolvendo fotografia </text:span><text:span text:style-name="T92">em Pernambuco</text:span><text:span text:style-name="T11">. Depois batizado de “FotoLibras, fotografia participativa com jovens surdos”, a ideia foi se </text:span><text:soft-page-break/><text:span text:style-name="T11">moldando ao longo de diversas reuniões, cujo </text:span><text:span text:style-name="T91">interesse</text:span><text:span text:style-name="T12"> era fugir de uma fórmula de cursos técnicos ou profissionalizantes, mas focar na expressão e na comunicação, no potencial da fotografia como uma linguagem que pode ser igualmente acessada pelos dois lados da “fronteira”, sem maiores diplomacias ou negociações. </text:span><text:span text:style-name="T13">O título, escolhido de maneira colaborativa </text:span><text:span text:style-name="T15">por representantes do público alvo</text:span><text:span text:style-name="T13">, reflete a junção entre duas linguagens, cujo sinal faz uma fusão entre fotografia e Libras: como se metade do sinal de um se fundisse à metade do sinal do outro. </text:span></text:p>
      <text:p text:style-name="P18"><text:span text:style-name="T12">Pensado como um curso de longa duração, formado por módulos que </text:span><text:span text:style-name="T91">abrangiam</text:span><text:span text:style-name="T12"> desde noções básicas da técnica fotográfica até discussões mais aprofundadas sobre narrativa, incluindo ampliação de repertório, acesso a referências, produções de campo, discussões </text:span><text:span text:style-name="T91">temáticas</text:span><text:span text:style-name="T12"> sobre as realidades dos participantes e democratização de acesso a bens culturais. O último módulo era voltado para a formação de multiplicadores surdos, trabalhando tanto aspectos pedagógicos quanto administrativos para a condução de novas atividades formuladas, coordenadas e executadas, de maneira autônoma, por surdos. </text:span><text:span text:style-name="T16">O primeiro ano foi consumido em discussões, planejamento, tensionamentos de diversas ordens e níveis. Eram muitas camadas que estavam em jogo.</text:span></text:p>
      <text:p text:style-name="P37"/>
      <text:p text:style-name="P44"><text:span text:style-name="T73">Cada pessoa tem um olhar diferente, fotografa e se comunica de forma diferente. Essas diferenças estão ligadas às suas experiências, à sua formação, à sua sensibilidade, à sua bagagem pessoal. Portanto, estimular a produção de imagens fotográficas, por grupos que historicamente não tiveram acesso a essa ferramenta, enriquece a produção de bens culturais, tornando-a mais democrática, mais diversificada, mais rica (Foto</text:span><text:span text:style-name="T74">Li</text:span><text:span text:style-name="T73">bras, 2009, p. 12).</text:span></text:p>
      <text:p text:style-name="P37"/>
      <text:p text:style-name="P20"><text:span text:style-name="T12">Em 2007 o FotoLibras promoveu duas turmas deste primeiro curso, </text:span><text:span text:style-name="T13">iniciando uma trajetória que se desdobrou, posteriormente, em</text:span><text:span text:style-name="T12"> muitas outras ações, de diversos formatos e durações. N</text:span><text:span text:style-name="T13">aquela primeira turma estava Tatiana Martins,</text:span><text:span text:style-name="T17"> </text:span><text:span text:style-name="T22">estudante</text:span><text:span text:style-name="T17">,</text:span><text:span text:style-name="T13"> ainda adolescente e sempre muito instigada. Fez os três módulos, passou a a </text:span><text:span text:style-name="T92">trabalhar como</text:span><text:span text:style-name="T13"> multiplicadora, depois acumulou com a coordenação </text:span><text:span text:style-name="T17">do projeto</text:span><text:span text:style-name="T13">, chegando a atuar como proponente e produtora cultural em editais públicos – </text:span><text:span text:style-name="T14">foi a primeira proponente surda no principal edital de fomento de Pernambuco.</text:span></text:p>
      <text:p text:style-name="P20"><text:span text:style-name="T18">Pela importância que as mãos possuem para a experiência comunicacional da comunidade surda, mediando as relações cotidianas com outras pessoas e com o mundo, esta é uma temática presente em muitas das produções não só daquela, como de outras turmas do projeto. </text:span><text:span text:style-name="T14">A</text:span><text:span text:style-name="T18">o longo do percurso, nas suas </text:span><text:span text:style-name="T92">criações</text:span><text:span text:style-name="T18"> pessoais, Tatiana desenvolveu um interesse especial por explorar as mãos como objeto de seu trabalho fotográfico. Suas experimentações </text:span><text:soft-page-break/><text:span text:style-name="T18">passaram a incorporar </text:span><text:span text:style-name="T19">o gesto</text:span><text:span text:style-name="T92">,</text:span><text:span text:style-name="T19"> através </text:span><text:span text:style-name="T20">de silhuetas e </text:span><text:span text:style-name="T19">sombras </text:span><text:span text:style-name="T21">d</text:span><text:span text:style-name="T19">as mãos da fotógrafa, projetadas pela luz, tateando o mundo </text:span><text:span text:style-name="T21">(figuras 1 e 2)</text:span><text:span text:style-name="T19">. </text:span><text:span text:style-name="T22">Estas</text:span><text:span text:style-name="T19"> imagens </text:span><text:span text:style-name="T22">fizeram parte d</text:span><text:span text:style-name="T19">a exposição “Por Contato”, que teve duas montagens distintas, uma no Centro Cultural Correios, em Recife, e outra no Museu de Arte do Rio – MAR, no Rio de Janeiro, em 2013 e 2015, respectivamente. </text:span><text:span text:style-name="T14"><text:s/></text:span></text:p>
      <text:p text:style-name="P32"><draw:frame draw:style-name="fr2" draw:name="Figura2" text:anchor-type="char" svg:y="0.45cm" svg:width="12.236cm" svg:height="8.172cm" draw:z-index="0"><draw:image xlink:href="Pictures/10000000000005A6000003C67F5774759025B0E8.jpg" xlink:type="simple" xlink:show="embed" xlink:actuate="onLoad" loext:mime-type="image/jpeg"/></draw:frame><text:span text:style-name="T14">F</text:span><text:span text:style-name="T5">igura 1 – Fotografia de Tatiana Martins</text:span></text:p>
      <text:p text:style-name="P2"/>
      <text:p text:style-name="P6"><draw:frame draw:style-name="fr1" draw:name="Figura1" text:anchor-type="char" svg:width="12.326cm" svg:height="8.221cm" draw:z-index="1"><draw:image xlink:href="Pictures/10000000000003C90000028815645251660FDCA1.jpg" xlink:type="simple" xlink:show="embed" xlink:actuate="onLoad" loext:mime-type="image/jpeg"/></draw:frame>Figura 2 – Fotografia de Tatiana Martins</text:p>
      <text:p text:style-name="P35"/>
      <text:p text:style-name="P19"><text:soft-page-break/><text:span text:style-name="T19">A</text:span><text:span text:style-name="T26">s tonalidades trabalhadas nas fotografias citadas garantem uma coerência plástica, </text:span><text:span text:style-name="T24">uma harmonia que não se basta em si</text:span><text:span text:style-name="T26">. É bonito ver o jogo entre corpo e luz, as descobertas que se dão no encontro entre sua principal forma de expressão – que passa pelos gestos – e sua investigação a partir da fotografia. </text:span><text:span text:style-name="T23">Há muitas negociações aqui colocadas, como as relações entre visibilidade e invisibilidade, nesse ponto luminoso que escurece nossa vista (figura 1), intensifica contornos, mas nos exige um maior esforço para enxergar, nos tira do reconhecimento mais claro e tão frequentemente esperado de uma imagem fotográfica. </text:span><text:span text:style-name="T24">Há também a perda do movimento, tão crucial para a Libras. </text:span><text:span text:style-name="T28">No entanto,</text:span><text:span text:style-name="T24"> Tatiana Martins não reproduz sinais em suas obras, não é esse o seu interesse, mas talvez um movimento circular, </text:span><text:span text:style-name="T25">como se ela nos interpelasse com uma pergunta: é o corpo ou é a imagem do corpo que se expressa ali? Age na subtração, articula o negativo, incorpora a ausência, a brecha, a fissura, a incompletude. Aqui a fragilidade da imagem pode ser a sua potência, </text:span><text:span text:style-name="T27">como um borboletear: “a aparição é um perpétuo movimento de fechamento, de abertura, de novo fechamento, de reabertura… é um batimento. Uma vibração rítmica (mise em rythme) do ser e do não-ser. Fraqueza e força do batimento” (Didi-Huberman, 2015, p. 9). </text:span><text:span text:style-name="T29">É preciso nos manter no dilema, sentir que algo </text:span><text:span text:style-name="T48">inelutavelmente</text:span><text:span text:style-name="T29"> nos escapa </text:span><text:span text:style-name="T48">(Didi-Huberman, 1998, p. 34)</text:span><text:span text:style-name="T29">.</text:span></text:p>
      <text:p text:style-name="P23"><text:span text:style-name="T29">Mesmo quando apreendemos a mão com mais clareza, ela nos escapa, não nos aparece por inteiro, mas – em compensação – nos entrega sua sombra, ela, sim, íntegra, completa (figura 2). Este negativo do corpo e da luz irá compor outras imagens de seu ensaio. </text:span><text:span text:style-name="T30">Antes de avançarmos nessas outras obras, porém, vale retomar o título da exposição e as motivações por trás dele. O texto curatorial afirma que “a exposição tem como premissa revelar não só o que está dentro da imagem, mas também o extracampo desse quadro que é, antes de tudo, processo. É no além das bordas que o FotoLibras grafa sua presença” (Por Contato, 2015, p. 7). </text:span><text:span text:style-name="T31">Aparição e desaparição, visibilidade e invisibilidade, positivo e negativo, luz e sombra. O trabalho de Tatiana Martins joga com essas dicotomias, mas se faz entre elas, ora estabelecendo contatos, ora criando deslocamentos, delimita contornos para também borrá-los. Nos propõe reflexões, não nos entrega constatações ou certezas. Ocupa o espaço da falta, da incompletude, para nos lembrar da nossa condição de seres inacabados. N</text:span><text:span text:style-name="T49">a aspereza de uma outra imagem (figura </text:span><text:span text:style-name="T50">3)</text:span><text:span text:style-name="T49">, o toque é suave, débil, transparente. Está presente, </text:span><text:span text:style-name="T51">porém</text:span><text:span text:style-name="T49"> mais sutil. Recusa à superfície agreste ou incorporação? A mão desapareceu do enquadramento, restou a sombra – de menor intensidade, mas de contorno preciso.</text:span></text:p>
      <text:p text:style-name="P53"/>
      <text:p text:style-name="P33"><draw:frame draw:style-name="fr1" draw:name="Figura5" text:anchor-type="char" svg:width="12.735cm" svg:height="8.535cm" draw:z-index="3"><draw:image xlink:href="Pictures/10000000000003EA000002A0ADAF138A06CD04C3.jpg" xlink:type="simple" xlink:show="embed" xlink:actuate="onLoad" loext:mime-type="image/jpeg"/></draw:frame><text:soft-page-break/><text:span text:style-name="T49">F</text:span><text:span text:style-name="T5">igura 3 – </text:span><text:span text:style-name="T21">Fotografia de Tatiana Martins</text:span></text:p>
      <text:p text:style-name="P53"/>
      <text:p text:style-name="P30"><text:span text:style-name="T27">A</text:span><text:span text:style-name="T5">o visitar </text:span><text:span text:style-name="T32">a exposição “Ciclos Alterados”, do artista Rodrigo Braga, no M</text:span><text:span text:style-name="T5">useu de </text:span><text:span text:style-name="T32">A</text:span><text:span text:style-name="T5">rte </text:span><text:span text:style-name="T32">M</text:span><text:span text:style-name="T5">oderna </text:span><text:span text:style-name="T32">A</text:span><text:span text:style-name="T5">loisio </text:span><text:span text:style-name="T32">M</text:span><text:span text:style-name="T5">agualhães – Mamam</text:span><text:span text:style-name="T32">, </text:span><text:span text:style-name="T33">em</text:span><text:span text:style-name="T32"> Recife, </text:span></text:p>
      <text:p text:style-name="P38"/>
      <text:p text:style-name="P43"><text:span text:style-name="T70">u</text:span><text:span text:style-name="T71">ma das imagens provocou tamanho deslocamento na jovem que ela sentiu a necessidade de agarrar a mão do artista que na foto posava deitado, coberto de sangue, numa paisagem devastada por uma guerra sensorial. Entre o rubro da imagem, Tatiana ressignifica a foto de Rodrigo ao sobrepor com uma sombra seu gesto de carinho, piedade. Ela segura a mão do artista (</text:span><text:span text:style-name="T72">Por Contato</text:span><text:span text:style-name="T71">, </text:span><text:span text:style-name="T75">2015, </text:span><text:span text:style-name="T71">p. 53).</text:span></text:p>
      <text:p text:style-name="P38"/>
      <text:p text:style-name="P36"><text:span text:style-name="T34">Neste trabalho, intitulado “Mais do que que o necessário”, Rodrigo Braga está banhado por <text:s/>seu próprio sangue, em uma cena de muito sofrimento, </text:span><text:span text:style-name="T93">em </text:span><text:span text:style-name="T34">um </text:span><text:span text:style-name="T51">campo</text:span><text:span text:style-name="T34"> que foi palco da violência da Primeira Guerra Mundial. A obra é fruto de uma residência artística na Bélgica, a convite do </text:span><text:span text:style-name="T35">In Flanders Field Museum. </text:span><text:span text:style-name="T27">T</text:span><text:span text:style-name="T33">atiana Martins fotografa um detalhe da obra de Rodrigo Braga, com sua própria sombra sendo projetada nela (figura </text:span><text:span text:style-name="T49">4</text:span><text:span text:style-name="T33">). Todo o conjunto de questões ativadas pelo artista, alcança a fotógrafa que retribui com o seu gesto. </text:span></text:p>
      <text:p text:style-name="P21"><text:span text:style-name="T33">Um diálog</text:span><text:span text:style-name="T34">o se estabelece, entre fotografias, neste espaço para além das bordas. </text:span><text:span text:style-name="T39">Por ocasião da</text:span><text:span text:style-name="T34"> exposição “Por Contato”, </text:span><text:span text:style-name="T39">foi produzido um encontro entre a fotógrafa e o artista, </text:span><text:span text:style-name="T34">disponível no DVD </text:span><text:span text:style-name="T39">encartado no catálogo. É emocionante a conversa entre os dois. Em um dado momento, Tatiana diz “</text:span><text:span text:style-name="T42">q</text:span><text:span text:style-name="T40">uando eu vi essa foto, chamou muito a minha atenção… ela parecia muito real. O desejo que eu tinha era de pegar na sua mão. Por isso que pus minha mão sobre ela e fotografei” </text:span><text:span text:style-name="T39">(Por Contato, 2015), que aprofunda mais adiante: “m</text:span><text:span text:style-name="T41">eu foco foi maior na mão. Eu poderia ter feito a sombra em qualquer parte do corpo, mas a mão me </text:span><text:soft-page-break/><text:span text:style-name="T41">chamou muita atenção. Porque a mão representa para mim, pros surdos, o sofrimento, as barreiras da comunicação”.</text:span></text:p>
      <text:p text:style-name="P31"><text:span text:style-name="T41">A</text:span><text:span text:style-name="T5">o visitar uma mostra, ser impactada por uma obra, interagir com ela e recortar esta experiência na forma de uma nova imagem, Tatiana Martins embaça a divisória entre autor e espectador, promove novas legibilidades, em outras palavras, “dialetiza” a imagem. </text:span></text:p>
      <text:p text:style-name="P39"/>
      <text:p text:style-name="P39">Não se “resolvem” os “problemas da imagem” pela escritura ou pela montagem. Escritura e montagem permitem, antes, oferecer às imagens uma legibilidade, o que supõe uma atitude duplamente dialética (na condição, certamente, de compreender com Benjamin que dialetizar não é sintetizar, nem regular, nem “resolver”): não cessar de arregalar nossos olhos de crianças diante da imagem (aceitar a provação, o não saber, o perigo da imagem, a falha da linguagem) e não cessar de construir, como adultos, a “conhecibilidade” da imagem (o que supõe o saber, o ponto de vista, o ato de escritura, a reflexão ética). Ler, é ligar essas duas coisas - lesen, em alemão, quer justamente dizer: ler e ligar, recolher e decifrar -, como na vida de nossas faces nossos olhos não cessam de se abrir e de se fechar (Didi-Huberman, 2018, p. 70).</text:p>
      <text:p text:style-name="P29"/>
      <text:p text:style-name="P29"/>
      <text:p text:style-name="P29"/>
      <text:p text:style-name="P34"><draw:frame draw:style-name="fr1" draw:name="Figura3" text:anchor-type="char" svg:width="15.171cm" svg:height="10.266cm" draw:z-index="2"><draw:image xlink:href="Pictures/10000000000006FF000004BCB7C01DCB6EAFF14F.jpg" xlink:type="simple" xlink:show="embed" xlink:actuate="onLoad" loext:mime-type="image/jpeg"/></draw:frame><text:span text:style-name="T41">F</text:span><text:span text:style-name="T39">igura </text:span><text:span text:style-name="T49">4 </text:span><text:span text:style-name="T39">– </text:span><text:span text:style-name="T21">Fotografia de Tatiana Martins</text:span></text:p>
      <text:p text:style-name="P28"/>
      <text:p text:style-name="P22"><text:soft-page-break/><text:span text:style-name="T43">O gesto empreendido pela fotógrafa transpõe barreira</text:span><text:span text:style-name="T44">s. </text:span><text:span text:style-name="T45">Temporais, geográficas, comunicacionais, interpessoais. Tatiana se deixou afetar pelas imagens de Rodrigo e nos convoca a percorrer nosso próprio trajeto. Sua mão quer acolher e dar segurança à mão ensanguentada e sofrida da imagem. </text:span><text:span text:style-name="T46">Tampouco, </text:span><text:span text:style-name="T47">no seu deslocamento,</text:span><text:span text:style-name="T46"> quer reduzir a obra a um conceito, não quer explicá-la. Aceita o indizível. No encontro já citado, Rodrigo Braga comenta dois aspectos:</text:span></text:p>
      <text:p text:style-name="P40"/>
      <text:p text:style-name="P42"><text:span text:style-name="T40">Você fala duas coisas importantes que estão na fotografia. Uma é a mão e a outra é a incomunicabilidade, a dificuldade de dizer certas coisas. A arte tem estas duas coisas muito fortes. Uma é que o artista, desde sempre, historicamente, foi muito aquela pessoa que trabalha com as mãos, que tem certa habilidade com as mãos. E vocês se comunicam com as mãos, com os gestos. […] O artista trabalha com coisas que o motivam mas que não são necessariamente comunicáveis em palavras </text:span><text:span text:style-name="T41">(</text:span><text:span text:style-name="T46">Por Contato, 2015</text:span><text:span text:style-name="T41">).</text:span></text:p>
      <text:p text:style-name="P41"/>
      <text:p text:style-name="P24"><text:span text:style-name="T56">Não se trata de substituir a palavra pela imagem, a disputa não é nesse sentido, mas compreender </text:span><text:span text:style-name="T57">que</text:span><text:span text:style-name="T56"> a riqueza de um espaço de expressão – reflexão, afecção – se faz no entre, na abertura. </text:span><text:span text:style-name="T57">Quando o FotoLibras abraça a fotografia como uma ferramenta para lidar com as barreiras comunicacionais enfrentadas pela comunidade surda, não age exatamente na quebra de tais muros, mas na construção de caminhos ricos e possíveis. Assume, consciente ou inconscientemente, a imagem como experiência, com toda a incerteza e todos os questionamentos que isso contempla. É no confronto, no se colocar frente a frente, é neste território de um não saber. </text:span><text:span text:style-name="T46">“</text:span><text:span text:style-name="T79">I</text:span><text:span text:style-name="T58">sso que a imagem dá a pensar se situa talvez lá, nesta iminência que não pertence a ninguém, alguma coisa que se tem </text:span><text:span text:style-name="T36">diante </text:span><text:span text:style-name="T59">(em todos os sentidos da palavra): nem aqui nem em outro lugar, nem presente, nem ausente, mas iminente” (</text:span><text:span text:style-name="T60">A</text:span><text:span text:style-name="T59">lloa, 2015, p. 16). </text:span></text:p>
      <text:p text:style-name="P25"><text:span text:style-name="T67">As mãos de Tatiana Martins, que interagem com o mundo e tateiam espaços através de seu negativo projetado pela luz, guarda referências diretas à língua de sinais, mas expande enormemente este marco. Joga com questões muito pungentes sobre visibilidade e invisibilidade, tão marcantes para a população surda da qual ela faz parte. </text:span><text:span text:style-name="T68">A luz aqui cumpre papeis distintos nas suas complexidades, mas ligados por suas dependências mútuas de positivo e negativo, de possibilitar ou impossibilitar a visão. </text:span><text:span text:style-name="T69">“</text:span><text:span text:style-name="T51">Luz contra luz: de agora em diante é insuficiente falar de luz em geral, da luz como veículo ou meio da visibilidade em geral. Há, de facto, uma luta de certas luzes contra outras por que certas luzes fazem aparecer as coisas ao passo que outras as fazem desaparecer” (Didi-Huberman, </text:span><text:span text:style-name="T56">2015b, loc. 86). </text:span><text:span text:style-name="T79">Citando Pier Paolo Pasolini, Georges Didi-Huberman olha para os vaga-lumes (no Brasil, pirilampos em Portugal) em vários de seus textos, aqueles lampejos de luz tênue, cuja </text:span><text:soft-page-break/><text:span text:style-name="T79">finalidade no reino animal é o convite ao acasalamento, à proximidade, mas que desaparecem – perdem sua condição de aparecer – frente a um forte refletor. Mas se a força da outra fonte luminosa nos impede de enxergar os vaga-lumes, isso não quer dizer que eles não mais existam, eles estão lá. Precisa</text:span><text:span text:style-name="T80">m</text:span><text:span text:style-name="T79"> da escuridão para serem vistos, invertem a relação </text:span><text:span text:style-name="T80">pois</text:span><text:span text:style-name="T79"> a visibilidade se dá na ausência de uma luz sobre eles, mas na emissão de uma luz própria contra o breu.</text:span></text:p>
      <text:p text:style-name="P26"><text:span text:style-name="T79">H</text:span><text:span text:style-name="T81">á algo que vem nos acompanhando no trajeto empreendido por este texto, uma ideia ou um conjunto de questões que acontecem no espaço da ausência, da lacuna, da falta – por que não falar da deficiência? – da incerteza. Se para a imagem e para o olhar este espaço é tão rico e penoso ao mesmo tempo, para o surdo não é diferente. O saber hegemônico e suas metáforas com a iluminação pode ser instrumento de apagamentos, discriminações e violências. A presunção de um saber que se sobrepõe a outros é como a luz que ofusca os vaga-lumes. A imagem não se contenta com as aparências mais superficiais, ela é mais que isso, mesmo que não saibamos – aliás, ela pressupõe e nos exige esse não saber e o reconhecimento implícito deste não saber. </text:span><text:span text:style-name="T46">“</text:span><text:span text:style-name="T58">Só podemos dizer tautologicamente </text:span><text:span text:style-name="T36">Vejo o que vejo</text:span><text:span text:style-name="T59"> se recusarmos à imagem o poder de impor sua visualidade como uma abertura, uma perda – mesmo que momentânea – praticada no espaço de nossa certeza visível a seu respeito” (Didi-Huberman, 1998, p. 105). </text:span><text:span text:style-name="T61">É na abertura, na fresta, pois, que a imagem age com toda a sua potência. </text:span></text:p>
      <text:p text:style-name="P26"><text:span text:style-name="T61">Tati</text:span><text:span text:style-name="T63">ana Martins e o projeto FotoLibras habitam este espaço do entre. A força não está no aniquilamento dos muros existentes entre surdos e ouvintes, isso seria, também, um não reconhecimento da cultura surda em vários aspectos, uma violência. </text:span><text:span text:style-name="T62">Há diferenças e </text:span><text:span text:style-name="T64">elas </text:span><text:span text:style-name="T62">são </text:span><text:span text:style-name="T64">usadas como justificativas para a construção de barreiras, mas esta engenharia está nas mãos daqueles que querem fazer deste cenário o palco para hierarquias – de melhores versus piores, de capacitados versus incapacitados – que sustentam relações desiguais de poder. “</text:span><text:span text:style-name="T65">A maior obviedade da classificação é a exclusão, porque ela, em si mesmo, vem carregada de valor positivo e negativo. Porque classificar significa desqualificar pessoas, significa não torná-las singulares ou substantivas” (Longman, 2005, p. 9). </text:span><text:span text:style-name="T66">Neste sentido, é legítimo reivindicar uma noção de política como a que Jacques Rancière desenvolve em seu livro “O desentendimento”, do qual extraímos uma pequena citação: “a</text:span><text:span text:style-name="T5"> política existe quando a ordem natural da dominação é interrompida pela instituição de uma parcela dos sem-parcela” </text:span><text:span text:style-name="T82">(Rancière, 1996, p. 26)</text:span><text:span text:style-name="T5">. </text:span></text:p>
      <text:p text:style-name="P27"><text:span text:style-name="T84">São muitas as camadas para além de uma mão tocando a outra em um gesto de afeto e cuidado. É desdobramento de uma pesquisa que já se debruçava sobre a mão pela </text:span><text:soft-page-break/><text:span text:style-name="T84">importância que isso tem para a cultura surda. É implicada pelo seu lugar no mundo e pela sua experiência nisso. </text:span><text:span text:style-name="T83">É imagem que media e é mediada pela experiência. Se a fotografia pode ser acionada para documentar e expor o cotidiano de minorias – e isso pode aparecer em algumas outras produções na mesma exposição citada – no FotoLibras há um adensamento que passa por um olhar para si e para os outros, ativando aspectos importantes de visibilidade política, mas, em grande parte, permeando as fibras que compõem o complexo emaranhado das afecções. Imagem que não perde os muros de vista, mas que se faz para além deles. Aí, talvez, esteja toda a sua força.</text:span></text:p>
      <text:p text:style-name="P54"/>
      <text:p text:style-name="P4"/>
      <text:p text:style-name="P7">Referências</text:p>
      <text:p text:style-name="P4"/>
      <text:p text:style-name="P46">Alloa, E. <text:span text:style-name="T99">(2015)</text:span>. <text:span text:style-name="T96">Entre a transparência e a opacidade</text:span>. In <text:span text:style-name="T99">E. Alloa (org.), </text:span><text:span text:style-name="T1">Pensar a imagem</text:span>. Autêntica Editora.</text:p>
      <text:p text:style-name="P46">Didi-Huberman, G. <text:span text:style-name="T99">(1998)</text:span>. <text:span text:style-name="T3">O que vemos, o que nos olha</text:span><text:span text:style-name="T95">. Ed. 34.</text:span></text:p>
      <text:p text:style-name="P46">Didi-Huberman, G. <text:span text:style-name="T99">(2015)</text:span>. <text:span text:style-name="T2">Falenas, ensaios sobre a aparição, 2</text:span>. KKYM.</text:p>
      <text:p text:style-name="P46">Didi-Huberman, G. <text:span text:style-name="T99">(2015b)</text:span>. <text:span text:style-name="T4">Luz contra luz</text:span><text:span text:style-name="T97">. </text:span><text:span text:style-name="T98">Kindle edition. </text:span><text:span text:style-name="T97">KKYM.</text:span></text:p>
      <text:p text:style-name="P47"><text:span text:style-name="T27">Didi-Huberman, G. </text:span><text:span text:style-name="T76">(2018)</text:span><text:span text:style-name="T27">. </text:span><text:span text:style-name="T38">Remontagens do tempo sofrido</text:span><text:span text:style-name="T77">. Editora UFMG.</text:span></text:p>
      <text:p text:style-name="P47"><text:span text:style-name="T53">F</text:span><text:span text:style-name="T55">otoLibras</text:span><text:span text:style-name="T53">:</text:span><text:span text:style-name="T54"> Guia para a elaboração e implementação de projetos de fotografia participativa com surdos </text:span><text:span text:style-name="T55">(2009)</text:span><text:span text:style-name="T54">. </text:span><text:span text:style-name="T52">Editora Grupo Paés.</text:span></text:p>
      <text:p text:style-name="P47"><text:span text:style-name="T52">Longman, L. </text:span><text:span text:style-name="T78">V. (2005)</text:span><text:span text:style-name="T52">. </text:span><text:span text:style-name="T54">Por uma política de não-classificação</text:span><text:span text:style-name="T52">. </text:span><text:span text:style-name="T37">Estudos surdos: novas perspectivas</text:span><text:span text:style-name="T52">. Suvag.</text:span></text:p>
      <text:p text:style-name="P47"><text:span text:style-name="T78">Por Contato (2015)</text:span><text:span text:style-name="T30">. </text:span><text:span text:style-name="T78">[</text:span><text:span text:style-name="T30">Catálogo de exposição</text:span><text:span text:style-name="T78">]</text:span><text:span text:style-name="T30">. </text:span><text:span text:style-name="T78">M</text:span><text:span text:style-name="T30">useu de Arte do Rio. </text:span></text:p>
      <text:p text:style-name="P45"><text:span text:style-name="T30">R</text:span><text:span text:style-name="T5">ancière, Jacques (1996). O desentendimento – política e filosofia. Ed. 34.</text:span></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ohit Devanagari1" svg:font-family="'Lohit Devanagari'"/>
    <style:font-face style:name="TimesNewRoman" svg:font-family="TimesNewRoman" style:font-family-generic="roman"/>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pt" fo:country="BR"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pt" fo:country="BR"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21-09-02T15:57:21.196662048</meta:creation-date>
    <dc:date>2021-09-17T12:00:58.945092268</dc:date>
    <meta:editing-duration>P1DT11H26M26S</meta:editing-duration>
    <meta:editing-cycles>52</meta:editing-cycles>
    <meta:generator>LibreOffice/6.4.7.2$Linux_X86_64 LibreOffice_project/40$Build-2</meta:generator>
    <meta:document-statistic meta:table-count="0" meta:image-count="4" meta:object-count="0" meta:page-count="10" meta:paragraph-count="50" meta:word-count="3193" meta:character-count="20054" meta:non-whitespace-character-count="16866"/>
  </office:meta>
</office:document-meta>
</file>